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7eeba0ecb6dbd5df84b12b26b4bd73.png"/>
  <manifest:file-entry manifest:media-type="image/png" manifest:full-path="Pictures/c3adf076e1b5699dc5898cbad16f79ff.png"/>
  <manifest:file-entry manifest:media-type="image/png" manifest:full-path="Pictures/7636a09886c15fd6c9ec335ea883d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oocommerce:adoszamitas_beallitasok"/><text:bookmark-start text:name="__RefHeading___ado_szamitas_beallitasa_a_woocommerce_felueleten_1"/><text:bookmark-start text:name="ado_szamitas_beallitasa_a_woocommerce_felueleten"/>Adó számítás beállítása a WooCommerce felületen<text:bookmark-end text:name="__RefHeading___ado_szamitas_beallitasa_a_woocommerce_felueleten_1"/><text:bookmark-end text:name="ado_szamitas_beallitasa_a_woocommerce_felueleten"/></text:h>
      <text:p text:style-name="Text_20_body"><draw:frame draw:style-name="mediaright" draw:name="0" text:anchor-type="paragraph" draw:z-index="0" svg:width="15.875cm" svg:height="20.67504222973cm"><draw:image xlink:href="Pictures/367eeba0ecb6dbd5df84b12b26b4bd73.png" xlink:type="simple" xlink:show="embed" xlink:actuate="onLoad"/></draw:frame></text:p>
      <text:p text:style-name="Text_20_body">Ahhoz, hogy az eVIR az elvárásoknak megfelelően tudja szinkronizálni az termék és kedvezmény adatokat valamint letölteni a megrendeléseket, be kell állítani az adószámítást a WooCommercee admin felületen.</text:p>
      <text:h text:style-name="Heading_20_3" text:outline-level="3"><text:bookmark-start text:name="__RefHeading___peldaul_27_afa_szamolasanak_beallitasa_2"/><text:bookmark-start text:name="peldaul_27_afa_szamolasanak_beallitasa"/>Például 27% ÁFA számolásának beállítása<text:bookmark-end text:name="__RefHeading___peldaul_27_afa_szamolasanak_beallitasa_2"/><text:bookmark-end text:name="peldaul_27_afa_szamolasanak_beallitasa"/></text:h>
      <text:list text:style-name="List_20_1" text:continue-numbering="false">
        <text:list-item>
          <text:p text:style-name="LastListParagraph_List_20_1_Content_First"> <text:span text:style-name="Strong_20_Emphasis">1.</text:span> Az <text:a xlink:type="simple" xlink:href="https://doc.evir.hu/doku.php/evir:woocommerce:telepites" text:style-name="Internet_20_link" text:visited-style-name="Visited_20_Internet_20_Link">WooCommerce admin felület</text:a>en a <text:span text:style-name="Strong_20_Emphasis">WooCommerce</text:span> menüpontra,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2.</text:span> majd azon belül a <text:span text:style-name="Strong_20_Emphasis">Settings</text:span> menüpontra,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3.</text:span> azon belül a <text:span text:style-name="Strong_20_Emphasis">General</text:span> menüpontra kell kattintani és legörgetni a <text:span text:style-name="Emphasis">General options</text:span> területr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4.</text:span> <text:span text:style-name="Strong_20_Emphasis">Enable taxes</text:span> checkbox-t ki kell pipálni, hogy engedélyezze az adó számolást a webshopban.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5.</text:span> A módosítások elmentéséhez a <text:span text:style-name="Strong_20_Emphasis">Save changes</text:span> gombra kell kattintani az oldal legaljá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6.</text:span> Ezek után a felső menüsorban megjelenik a <text:span text:style-name="Strong_20_Emphasis">Tax</text:span> menüpont.</text:p>
        </text:list-item>
      </text:list>
      <text:p text:style-name="Horizontal_20_Line"/>
      <text:p text:style-name="Text_20_body"><draw:frame draw:style-name="mediaright" draw:name="1" text:anchor-type="paragraph" draw:z-index="1" svg:width="15.875cm" svg:height="15.499577702703cm"><draw:image xlink:href="Pictures/c3adf076e1b5699dc5898cbad16f79ff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1.</text:span> <text:span text:style-name="Strong_20_Emphasis">Tax</text:span> gombra kattintva az adó számítással kapcsolatos adatok szerkesztésére van lehetősé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2.</text:span> <text:span text:style-name="Strong_20_Emphasis">Tax options</text:span>: Fül alatt lehet az adó számítás alap beállításait elvégez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3.</text:span> <text:span text:style-name="Strong_20_Emphasis">Display prices in the shop</text:span> mezőben az <text:span text:style-name="Emphasis"><text:span text:style-name="Strong_20_Emphasis">Including tax</text:span></text:span> lehetőséget kell választani, hogy az termék árak tartalmazzák az áfá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4.</text:span> <text:span text:style-name="Strong_20_Emphasis">Display prices during cart and checkout</text:span> mezőben az <text:span text:style-name="Emphasis"><text:span text:style-name="Strong_20_Emphasis">Including tax</text:span></text:span> lehetőséget kell választani, hogy a kosár és fizetés oldalakon tartalmazzák az áfá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5.</text:span> A módosítások elmentéséhez a <text:span text:style-name="Strong_20_Emphasis">Save changes</text:span> gombra kell kattintani az oldal legalján.</text:p>
        </text:list-item>
      </text:list>
      <text:p text:style-name="Horizontal_20_Line"/>
      <text:p text:style-name="Text_20_body"><draw:frame draw:style-name="mediaright" draw:name="2" text:anchor-type="paragraph" draw:z-index="2" svg:width="15.875cm" svg:height="6.4307203389831cm"><draw:image xlink:href="Pictures/7636a09886c15fd6c9ec335ea883dea8.png" xlink:type="simple" xlink:show="embed" xlink:actuate="onLoad"/></draw:frame></text:p>
      <text:p text:style-name="Text_20_body"><text:span text:style-name="Strong_20_Emphasis">Tax</text:span> fül alatt lehet az <text:a xlink:type="simple" xlink:href="https://doc.evir.hu/doku.php/evir-faq:afa_kulcsok" text:style-name="Internet_20_link" text:visited-style-name="Visited_20_Internet_20_Link">eVIR-ben is használt áfakulcsok</text:a>at rögzíteni.</text:p>
      <text:list text:style-name="List_20_1" text:continue-numbering="false">
        <text:list-item>
          <text:p text:style-name="LastListParagraph_List_20_1_Content_First"> <text:span text:style-name="Strong_20_Emphasis">1.</text:span> <text:span text:style-name="Strong_20_Emphasis">Standard rates</text:span> menüpontra kattinva megjelenik az áfakulcsok listáj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2.</text:span> <text:span text:style-name="Strong_20_Emphasis">Insert row</text:span> gombra kattintva lehet új sort beszúrni a táblázatba.</text:p>
        </text:list-item>
      </text:list>
      <text:list text:style-name="List_20_1" text:continue-numbering="false">
        <text:list-item>
          <text:p text:style-name="List_20_1_Content_First"> <text:span text:style-name="Strong_20_Emphasis">3.</text:span> Az adatok helyén átírandó:</text:p>
          <text:list text:style-name="List_20_1">
            <text:list-item>
              <text:p text:style-name="List_20_1_Content"> <text:span text:style-name="Strong_20_Emphasis">Country code</text:span>: Hungary-t kiválasztva Magyarországon érvényes adó kulcs beállítása.</text:p>
            </text:list-item>
            <text:list-item>
              <text:p text:style-name="List_20_1_Content"> <text:span text:style-name="Strong_20_Emphasis">Rate %</text:span> oszlopban kell megadni az ÁFA százalékos értékét.</text:p>
            </text:list-item>
            <text:list-item>
              <text:p text:style-name="List_20_1_Content_Last"> <text:span text:style-name="Strong_20_Emphasis">Shipping</text:span>: kipipálásával a szállítási díjakra is érvényes lesz az ÁFA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4.</text:span> A módosítások elmentéséhez a <text:span text:style-name="Strong_20_Emphasis">Save changes</text:span> gombra kell kattintani az oldal legalján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oocommerce:altalanos" text:style-name="Internet_20_link" text:visited-style-name="Visited_20_Internet_20_Link">WooCommerce</text:a></text:p>
        </text:list-item>
        <text:list-item>
          <text:p text:style-name="List_20_1_Content"> <text:a xlink:type="simple" xlink:href="https://doc.evir.hu/doku.php/evir:woocommerce:telepites" text:style-name="Internet_20_link" text:visited-style-name="Visited_20_Internet_20_Link">WooCommerce telepítés / beállítás</text:a></text:p>
        </text:list-item>
        <text:list-item>
          <text:p text:style-name="List_20_1_Content"> <text:a xlink:type="simple" xlink:href="https://doc.evir.hu/doku.php/evir:torzsadatok:penzugyi:afakulcsok" text:style-name="Internet_20_link" text:visited-style-name="Visited_20_Internet_20_Link">ÁFA kulcsok rögzítése az eVIR-ben</text:a></text:p>
        </text:list-item>
        <text:list-item>
          <text:p text:style-name="List_20_1_Content_Last"> <text:a xlink:type="simple" xlink:href="https://doc.evir.hu/doku.php/evir:webshop_connector:kulso_webshop" text:style-name="Internet_20_link" text:visited-style-name="Visited_20_Internet_20_Link">Külső webshop üzemeltet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1::04:03</meta:creation-date>
    <dc:creator>Generated</dc:creator>
    <dc:date>2026-08-25T01::04:03</dc:date>
    <dc:language>en-US</dc:language>
    <meta:editing-cycles>1</meta:editing-cycles>
    <meta:editing-duration>PT0S</meta:editing-duration>
    <dc:title>evir:woocommerce:adoszamitas_beallitasok</dc:title>
  </office:meta>
</office:document-meta>
</file>