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2394124086623cb29e26de02bc6a9c.png"/>
  <manifest:file-entry manifest:media-type="image/png" manifest:full-path="Pictures/8a3be0b132ec4ae5559c6cf1500625b0.png"/>
  <manifest:file-entry manifest:media-type="image/png" manifest:full-path="Pictures/745dec325090453184c185a2eab6212e.png"/>
  <manifest:file-entry manifest:media-type="image/png" manifest:full-path="Pictures/080c8672f756c60ce4b2f590ca2050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oocommerce:raktarak_rogzitese"/><text:bookmark-start text:name="__RefHeading___raktarak_roegzitese_1"/><text:bookmark-start text:name="raktarak_roegzitese"/>Raktárak rögzítése<text:bookmark-end text:name="__RefHeading___raktarak_roegzitese_1"/><text:bookmark-end text:name="raktarak_roegzitese"/></text:h>
      <text:p text:style-name="Text_20_body"><draw:frame draw:style-name="mediaright" draw:name="0" text:anchor-type="paragraph" draw:z-index="0" svg:width="15.875cm" svg:height="10.179214697406cm"><draw:image xlink:href="Pictures/762394124086623cb29e26de02bc6a9c.png" xlink:type="simple" xlink:show="embed" xlink:actuate="onLoad"/></draw:frame></text:p>
      <text:p text:style-name="Text_20_body">A <text:a xlink:type="simple" xlink:href="https://doc.evir.hu/doku.php/evir:woocommerce:telepites" text:style-name="Internet_20_link" text:visited-style-name="Visited_20_Internet_20_Link"> WooCommerce webshop</text:a> lehetőséget biztosít több raktáras készletkezésre. <text:line-break/>
Az eVIR felületen létrehozott <text:span text:style-name="Source_20_Text"><text:a xlink:type="simple" xlink:href="https://doc.evir.hu/doku.php/evir:webshop_connector:beallitas:raktarak" text:style-name="Internet_20_link" text:visited-style-name="Visited_20_Internet_20_Link">Egyéb raktárak</text:a></text:span> és azokhoz tartozó készletmennyiség metaadatként kerül feltöltésre a WooCommerce webhopba! <text:line-break/>
Ennek elérését a webshop felületen a következő beállítás elvégzése teszi lehetővé (Csak egyszer egy terméknél kell elvégezni!):</text:p>
      <text:p text:style-name="Text_20_body"><text:span text:style-name="Strong_20_Emphasis">1.</text:span> A <text:span text:style-name="Strong_20_Emphasis">Termékek → Minden termék</text:span> menüpont alatt megjelenő listából érdemes egy olyan terméket kiválasztani, amely raktárkészleten elérhető.</text:p>
      <text:p text:style-name="Horizontal_20_Line"/>
      <text:p text:style-name="Text_20_body"><draw:frame draw:style-name="mediaright" draw:name="1" text:anchor-type="paragraph" draw:z-index="1" svg:width="15.875cm" svg:height="4.5815295815296cm"><draw:image xlink:href="Pictures/8a3be0b132ec4ae5559c6cf1500625b0.png" xlink:type="simple" xlink:show="embed" xlink:actuate="onLoad"/></draw:frame></text:p>
      <text:p text:style-name="Text_20_body"><text:span text:style-name="Strong_20_Emphasis">2.</text:span> A jobb felső sarokban lévő <text:span text:style-name="Strong_20_Emphasis">Képernyőbeállítások</text:span> fülre kell kattintani.</text:p>
      <text:p text:style-name="Horizontal_20_Line"/>
      <text:p text:style-name="Text_20_body"><draw:frame draw:style-name="mediaright" draw:name="2" text:anchor-type="paragraph" draw:z-index="2" svg:width="15.875cm" svg:height="5.4820143884892cm"><draw:image xlink:href="Pictures/745dec325090453184c185a2eab6212e.png" xlink:type="simple" xlink:show="embed" xlink:actuate="onLoad"/></draw:frame></text:p>
      <text:p text:style-name="Text_20_body"><text:span text:style-name="Strong_20_Emphasis">3.</text:span> A megjelenő űrlapon ki kell pipálni az <text:span text:style-name="Strong_20_Emphasis">Egyedi mezők</text:span> jelölőnégyzetet.</text:p>
      <text:p text:style-name="Horizontal_20_Line"/>
      <text:p text:style-name="Text_20_body"><draw:frame draw:style-name="mediaright" draw:name="3" text:anchor-type="paragraph" draw:z-index="3" svg:width="15.875cm" svg:height="9.913309352518cm"><draw:image xlink:href="Pictures/080c8672f756c60ce4b2f590ca205075.png" xlink:type="simple" xlink:show="embed" xlink:actuate="onLoad"/></draw:frame></text:p>
      <text:p text:style-name="Text_20_body"><text:span text:style-name="Strong_20_Emphasis">4.</text:span> Majd az oldalon legördítve a <text:span text:style-name="Strong_20_Emphasis">Egyedi mezők</text:span> területen lesz látható az eVIR felületen rögzített raktár és készlet adat. </text:p>
      <text:p text:style-name="Text_20_body"><text:span text:style-name=""/> A raktár módosítások pontos egyezését a webshop adatokkal a <text:span text:style-name="Source_20_Text"><text:a xlink:type="simple" xlink:href="https://doc.evir.hu/doku.php/evir:webshop_connector:kulso_webshop" text:style-name="Internet_20_link" text:visited-style-name="Visited_20_Internet_20_Link">Webshop connector</text:a> → <text:a xlink:type="simple" xlink:href="https://doc.evir.hu/doku.php/evir:webshop_connector:szinkronizalasok" text:style-name="Internet_20_link" text:visited-style-name="Visited_20_Internet_20_Link">Szinkronizálások</text:a> → Készlet szinkronizálása</text:span> menüpont alatt futtatott feltöltés biztosítja, ezért <text:span text:style-name="Strong_20_Emphasis">futtatni kell egy készlet szinkronizálást az adatok WooCommercebe történő feltöltéséhez</text:span>!</text:p>
      <text:list text:style-name="List_20_1" text:continue-numbering="false">
        <text:list-item>
          <text:p text:style-name="List_20_1_Content_First"> A <text:span text:style-name="Strong_20_Emphasis">Név</text:span> mezőbe az eVIR <text:span text:style-name="Emphasis"><text:a xlink:type="simple" xlink:href="https://doc.evir.hu/doku.php/evir:webshop_connector:kulso_webshop" text:style-name="Internet_20_link" text:visited-style-name="Visited_20_Internet_20_Link">Webshop connector</text:a> → <text:a xlink:type="simple" xlink:href="https://doc.evir.hu/doku.php/evir:webshop_connector:beallitas:wconn_beallitas_menu" text:style-name="Internet_20_link" text:visited-style-name="Visited_20_Internet_20_Link">Beállítás</text:a> → <text:a xlink:type="simple" xlink:href="https://doc.evir.hu/doku.php/evir:webshop_connector:beallitas:raktarak" text:style-name="Internet_20_link" text:visited-style-name="Visited_20_Internet_20_Link">Egyéb raktárak</text:a></text:span> menüpont alatt megadott raktár <text:span text:style-name="Strong_20_Emphasis">Webshop connector</text:span> mezőjébe írt adat kerül.</text:p>
        </text:list-item>
        <text:list-item>
          <text:p text:style-name="List_20_1_Content_Last"> Az <text:span text:style-name="Strong_20_Emphasis">Érték</text:span> mezőbe a termékből raktáron lévő készlet mennyisége kerül. <text:line-break/>Azaz az eVIR <text:span text:style-name="Emphasis"><text:a xlink:type="simple" xlink:href="https://doc.evir.hu/doku.php/evir:webshop_connector:kulso_webshop" text:style-name="Internet_20_link" text:visited-style-name="Visited_20_Internet_20_Link">Webshop connector</text:a> → <text:a xlink:type="simple" xlink:href="https://doc.evir.hu/doku.php/evir:webshop_connector:beallitas:wconn_beallitas_menu" text:style-name="Internet_20_link" text:visited-style-name="Visited_20_Internet_20_Link">Beállítás</text:a> → <text:a xlink:type="simple" xlink:href="https://doc.evir.hu/doku.php/evir:webshop_connector:beallitas:raktarak" text:style-name="Internet_20_link" text:visited-style-name="Visited_20_Internet_20_Link">Egyéb raktárak</text:a></text:span> menüpont alatt kiválasztott <text:span text:style-name="Strong_20_Emphasis">eVIR raktár</text:span>-hoz tartozó készlet mennyisége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"> <text:a xlink:type="simple" xlink:href="https://doc.evir.hu/doku.php/evir:webshop_connector:szinkronizalasok" text:style-name="Internet_20_link" text:visited-style-name="Visited_20_Internet_20_Link">Webshop connector: Szinkronizálások menü</text:a></text:p>
        </text:list-item>
        <text:list-item>
          <text:p text:style-name="List_20_1_Content">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"> <text:a xlink:type="simple" xlink:href="https://doc.evir.hu/doku.php/evir:webshop_connector:webshop_szinkronizalas" text:style-name="Internet_20_link" text:visited-style-name="Visited_20_Internet_20_Link">Webshop szinkronizálások, webshopok automatizálása</text:a></text:p>
        </text:list-item>
        <text:list-item>
          <text:p text:style-name="List_20_1_Content"> <text:a xlink:type="simple" xlink:href="https://doc.evir.hu/doku.php/evir:webshop_connector:webshop_torzsadatok_beallitasai" text:style-name="Internet_20_link" text:visited-style-name="Visited_20_Internet_20_Link">Webshophoz tartozó törzsadatok, beállítások</text:a></text:p>
        </text:list-item>
        <text:list-item>
          <text:p text:style-name="List_20_1_Content_Last"> <text:a xlink:type="simple" xlink:href="https://doc.evir.hu/doku.php/evir:webshop_connector:webshop_kategoria_kezeles" text:style-name="Internet_20_link" text:visited-style-name="Visited_20_Internet_20_Link">Webshop kategória 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5:45</meta:creation-date>
    <dc:creator>Generated</dc:creator>
    <dc:date>2026-08-26T10::25:45</dc:date>
    <dc:language>en-US</dc:language>
    <meta:editing-cycles>1</meta:editing-cycles>
    <meta:editing-duration>PT0S</meta:editing-duration>
    <dc:title>evir:woocommerce:raktarak_rogzitese</dc:title>
  </office:meta>
</office:document-meta>
</file>