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e1b4b10b2b238e28c3652ddb18cedc.png"/>
  <manifest:file-entry manifest:media-type="image/png" manifest:full-path="Pictures/6c695c76ca2691b1f834a1f7d8f14c30.png"/>
  <manifest:file-entry manifest:media-type="image/png" manifest:full-path="Pictures/97b4f8e63d344e88aed5edcc9d562eb2.png"/>
  <manifest:file-entry manifest:media-type="image/png" manifest:full-path="Pictures/0562540dcc34c4bea9f345afe40565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oocommerce:telepites"/><text:bookmark-start text:name="__RefHeading___woocommerce_telepites_beallitas_1"/><text:bookmark-start text:name="woocommerce_telepites_beallitas"/>WooCommerce telepítés / beállítás<text:bookmark-end text:name="__RefHeading___woocommerce_telepites_beallitas_1"/><text:bookmark-end text:name="woocommerce_telepites_beallitas"/></text:h>
      <text:p text:style-name="Text_20_body">Egy eVIR + WooCommerce alapú rendszer kialakításakor mind eVIR, mind WooCommerce oldalon el kell végezni  bizonyos beállításokat ahhoz, hogy a két rendszer kommunikálni tudjon egymással. Amire szükség van:</text:p>
      <text:list text:style-name="List_20_1" text:continue-numbering="false">
        <text:list-item>
          <text:p text:style-name="List_20_1_Content_First"> egy eVIR rendszer, telepített WooCommerce modullal</text:p>
        </text:list-item>
        <text:list-item>
          <text:p text:style-name="List_20_1_Content"> az eVIR rendszerben fel kell vinni a termékeket, illetve lehetőség van a termék képeket, tulajdonságokat is rögzíteni. Ezt pontosan ugyan az a modul végzi, ami az eVIR saját belső B2B <text:a xlink:type="simple" xlink:href="https://doc.evir.hu/doku.php/evir:webshop:altalanos" text:style-name="Internet_20_link" text:visited-style-name="Visited_20_Internet_20_Link">Webshopja</text:a> számára biztosítja az adatokat: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egy tetszőleges helyre telepített Wordpress + WooCommerce, admin jogosultságú hozzáféréssel</text:p>
        </text:list-item>
        <text:list-item>
          <text:p text:style-name="List_20_1_Content_Last"> mind az eVIR, mind WooCommerce esetében https-el elérhető tárhely szükséges, különben NEM működik a kommunikáció (API limitáció, teljesen jogosan)</text:p>
        </text:list-item>
      </text:list>
      <text:p text:style-name="Text_20_body">Ha ezek rendelkezésre állnak, akkor először a WooCommerce rendszerben kell létrehozni egy felhasználót az eVIR részére, majd generálni a REST API-hoz egy kulcsot, amit az eVIR-ben be kell állítani a Rendszer→Beállítások→Beállítások menüpontban a Woocommerce részen. A konkrét lépések Wordpress oldalon:</text:p>
      <text:h text:style-name="Heading_20_4" text:outline-level="4"><text:bookmark-start text:name="__RefHeading___felhasznalo_hozzaadasa_2"/><text:bookmark-start text:name="felhasznalo_hozzaadasa"/>Felhasználó hozzáadása<text:bookmark-end text:name="__RefHeading___felhasznalo_hozzaadasa_2"/><text:bookmark-end text:name="felhasznalo_hozzaadasa"/></text:h>
      <text:p text:style-name="Text_20_body">Felhasználók → Új hozzáadása (pl. név: evir, szerepkör: szerkesztő)
<draw:frame draw:style-name="mediacenter" draw:name="0" text:anchor-type="paragraph" draw:z-index="0" svg:width="24.60625cm" style:rel-width="100%" svg:height="20.769791666667cm" style:rel-height="scale"><draw:image xlink:href="Pictures/8fe1b4b10b2b238e28c3652ddb18cedc.png" xlink:type="simple" xlink:show="embed" xlink:actuate="onLoad"/></draw:frame></text:p>
      <text:p text:style-name="Horizontal_20_Line"/>
      <text:h text:style-name="Heading_20_4" text:outline-level="4"><text:bookmark-start text:name="__RefHeading___rest_api_felhasznalo_3"/><text:bookmark-start text:name="rest_api_felhasznalo"/>Rest API felhasználó<text:bookmark-end text:name="__RefHeading___rest_api_felhasznalo_3"/><text:bookmark-end text:name="rest_api_felhasznalo"/></text:h>
      <text:p text:style-name="Text_20_body">Woocommerce → Beállítások → Haladó→ Rest API → Kulcs hozzáadása, majd itt beállítandó:</text:p>
      <text:list text:style-name="List_20_1" text:continue-numbering="false">
        <text:list-item>
          <text:p text:style-name="List_20_1_Content_First"> Felhasználó: evir</text:p>
        </text:list-item>
        <text:list-item>
          <text:p text:style-name="List_20_1_Content"> Jogosultság: olvasás / írás</text:p>
        </text:list-item>
        <text:list-item>
          <text:p text:style-name="List_20_1_Content_Last"> Az <text:span text:style-name="Source_20_Text">API-kulcs generálása</text:span> gombot kell megnyomni</text:p>
        </text:list-item>
      </text:list>
      <text:p text:style-name="Text_20_body"><draw:frame draw:style-name="mediacenter" draw:name="1" text:anchor-type="paragraph" draw:z-index="1" svg:width="26.881666666667cm" style:rel-width="100%" svg:height="12.752916666667cm" style:rel-height="scale"><draw:image xlink:href="Pictures/6c695c76ca2691b1f834a1f7d8f14c30.png" xlink:type="simple" xlink:show="embed" xlink:actuate="onLoad"/></draw:frame></text:p>
      <text:p text:style-name="Horizontal_20_Line"/>
      <text:h text:style-name="Heading_20_4" text:outline-level="4"><text:bookmark-start text:name="__RefHeading___rest_api_kulcs_4"/><text:bookmark-start text:name="rest_api_kulcs"/>Rest API kulcs<text:bookmark-end text:name="__RefHeading___rest_api_kulcs_4"/><text:bookmark-end text:name="rest_api_kulcs"/></text:h>
      <text:p text:style-name="Text_20_body">Az eredményül kapott kulcsot ki kell másolni innen, és biztonságos helyre tenni, mert később már nem lesz lehetőség újra megnézni (de másikat generálni bármikor lehet).
<draw:frame draw:style-name="mediacenter" draw:name="2" text:anchor-type="paragraph" draw:z-index="2" svg:width="29.36875cm" style:rel-width="100%" svg:height="14.605cm" style:rel-height="scale"><draw:image xlink:href="Pictures/97b4f8e63d344e88aed5edcc9d562eb2.png" xlink:type="simple" xlink:show="embed" xlink:actuate="onLoad"/></draw:frame></text:p>
      <text:p text:style-name="Horizontal_20_Line"/>
      <text:h text:style-name="Heading_20_4" text:outline-level="4"><text:bookmark-start text:name="__RefHeading___evir_oldali_beallitas_5"/><text:bookmark-start text:name="evir_oldali_beallitas"/>eVIR oldali beállítás<text:bookmark-end text:name="__RefHeading___evir_oldali_beallitas_5"/><text:bookmark-end text:name="evir_oldali_beallitas"/></text:h>
      <text:p text:style-name="Text_20_body">A <text:span text:style-name="Source_20_Text">Rendszer→Beállítások→Rendszerbeállítások</text:span> menüpontban a <text:a xlink:type="simple" xlink:href="https://doc.evir.hu/doku.php/evir:rendszer:beallitasok:woocommerce" text:style-name="Internet_20_link" text:visited-style-name="Visited_20_Internet_20_Link">Woocommerce</text:a> részen kell az eredményül kapott kulcsokat bemásolni:</text:p>
      <text:p text:style-name="Text_20_body"><draw:frame draw:style-name="mediacenter" draw:name="3" text:anchor-type="paragraph" draw:z-index="3" svg:width="13.282083333333cm" svg:height="5.1329166666667cm"><draw:image xlink:href="Pictures/0562540dcc34c4bea9f345afe40565c0.png" xlink:type="simple" xlink:show="embed" xlink:actuate="onLoad"/></draw:frame></text:p>
      <text:p text:style-name="Text_20_body">A <text:span text:style-name="Source_20_Text">ck_…</text:span> kezdetű kulcs a felhasználó, a <text:span text:style-name="Source_20_Text">cs_…</text:span> kezdetű kulcs pedig a jelszó.</text:p>
      <text:p text:style-name="Horizontal_20_Line"/>
      <text:h text:style-name="Heading_20_4" text:outline-level="4"><text:bookmark-start text:name="__RefHeading___kepek_feltoelteses_6"/><text:bookmark-start text:name="kepek_feltoelteses"/>Képek feltöltéses<text:bookmark-end text:name="__RefHeading___kepek_feltoelteses_6"/><text:bookmark-end text:name="kepek_feltoelteses"/></text:h>
      <text:p text:style-name="Text_20_body">Amennyiben a termékekhez tartozó képeket az eVIR tárolja, és az eVIR-nek kell feltölteni, akkor szükség van egy Wordpress felhasználó nevére és jelszavára is. Ennek oka, hogy a termék képeket nem a WooCommerce kezeli, hanem a Wordpress médiatárba kerülnek bele.</text:p>
      <text:p text:style-name="Horizontal_20_Line"/>
      <text:p text:style-name="Text_20_body">A beállítások elvégzése után már a <text:a xlink:type="simple" xlink:href="https://doc.evir.hu/doku.php/evir:webshop:webshop_cikk_beallitasok" text:style-name="Internet_20_link" text:visited-style-name="Visited_20_Internet_20_Link">Webshop cikk beállítások</text:a> oldalon leírt adatok szinkronizálása, feltöltése következik a <text:a xlink:type="simple" xlink:href="https://doc.evir.hu/doku.php/evir:woocommerce:mukodes" text:style-name="Internet_20_link" text:visited-style-name="Visited_20_Internet_20_Link">WooCommerce kapcsolat működése</text:a> oldalon leírtaknak megfelelő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4:36</meta:creation-date>
    <dc:creator>Generated</dc:creator>
    <dc:date>2026-09-06T04::34:36</dc:date>
    <dc:language>en-US</dc:language>
    <meta:editing-cycles>1</meta:editing-cycles>
    <meta:editing-duration>PT0S</meta:editing-duration>
    <dc:title>evir:woocommerce:telepites</dc:title>
  </office:meta>
</office:document-meta>
</file>