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8d21d91bbb33d551308bfdb773a9a4.png"/>
  <manifest:file-entry manifest:media-type="image/png" manifest:full-path="Pictures/67ae8d3b1913fe770f426064a2054ce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oocommerce:woocommerce_kedvezmeny_korlatozo"/><text:bookmark-start text:name="__RefHeading___woocommerce_kedvezmeny_kupon_hasznalati_korlatozasa_1"/><text:bookmark-start text:name="woocommerce_kedvezmeny_kupon_hasznalati_korlatozasa"/>WooCommerce kedvezmény kupon használati korlátozása<text:bookmark-end text:name="__RefHeading___woocommerce_kedvezmeny_kupon_hasznalati_korlatozasa_1"/><text:bookmark-end text:name="woocommerce_kedvezmeny_kupon_hasznalati_korlatozasa"/></text:h>
      <text:p text:style-name="Text_20_body"><draw:frame draw:style-name="mediaright" draw:name="0" text:anchor-type="paragraph" draw:z-index="0" svg:width="15.875cm" svg:height="12.261570561457cm"><draw:image xlink:href="Pictures/5a8d21d91bbb33d551308bfdb773a9a4.png" xlink:type="simple" xlink:show="embed" xlink:actuate="onLoad"/></draw:frame></text:p>
      <text:p text:style-name="Text_20_body">A WooCommerce admin felületén létrehozott <text:a xlink:type="simple" xlink:href="https://doc.evir.hu/doku.php/evir:woocommerce:woocommerce_vegosszegi_kedvezmeny" text:style-name="Internet_20_link" text:visited-style-name="Visited_20_Internet_20_Link">végösszegi kuponok</text:a> és <text:a xlink:type="simple" xlink:href="https://doc.evir.hu/doku.php/evir:woocommerce:woocmmerce_termek_kedvezmeny" text:style-name="Internet_20_link" text:visited-style-name="Visited_20_Internet_20_Link">termék kuponok</text:a> felhasználásának korlátozása a következő beállításokkal kezelhető:</text:p>
      <text:p text:style-name="Text_20_body"><text:span text:style-name="Strong_20_Emphasis">Usage restriction</text:span> <text:span text:style-name="Emphasis">(Használat korlátozása)</text:span></text:p>
      <text:list text:style-name="List_20_1" text:continue-numbering="false">
        <text:list-item>
          <text:p text:style-name="LastListParagraph_List_20_1_Content_First"> <text:span text:style-name="Strong_20_Emphasis">Minimum spend</text:span> <text:line-break/><text:span text:style-name="Emphasis">Minimum költséghatár</text:span> a kupon felhasználásához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aximum spend</text:span> <text:line-break/><text:span text:style-name="Emphasis">Maximum költés</text:span>, a megadott kosárérték fölött nem használható a kupo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Individual use only</text:span> <text:line-break/><text:span text:style-name="Emphasis">Csak egyéni felhasználásra</text:span> checkbox kipipálása beállítja, hogy más kuponokkal együtt ne legyen felhasználható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Exclude sale items</text:span> <text:line-break/><text:span text:style-name="Emphasis">Akciós termékek kizárása</text:span> checkbox beállítja, hogy akciós árú termékekre ne legyen érvényesíthető a kupo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roducts</text:span> <text:line-break/><text:span text:style-name="Emphasis">Termékek</text:span> mezőben termékek megadása. Ha üres mindenre érvényesíthető a kupon, ha ki van töltve, akkor csak a megadott termékekr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Exclude products</text:span> <text:line-break/><text:span text:style-name="Emphasis">Termékek kizárása</text:span> mezőben termékek tiltása tiltása a kupon kedvezmény felhasználhatósága alól. Ha üres mindenre érvényesíthető a kupo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roduct categories</text:span> <text:line-break/><text:span text:style-name="Emphasis">Termékkategóriák</text:span> mezőben kategóriák megadása. Ha üres mindenre érvényesíthető a kupon, ha ki van töltve, akkor csak a megadott kategóriákr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Exclude categories</text:span> <text:line-break/><text:span text:style-name="Emphasis">Kategóriák kizárása</text:span> mezőben kategóriák tiltása a kupon kedvezmény felhasználhatósága alól. Ha üres mindenre érvényesíthető a kupon.</text:p>
        </text:list-item>
      </text:list>
      <text:list text:style-name="List_20_1" text:continue-numbering="false">
        <text:list-item>
          <text:p text:style-name="List_20_1_Content_First"> <text:span text:style-name="Strong_20_Emphasis">Allowed emails</text:span> <text:line-break/><text:span text:style-name="Emphasis">Engedélyezett emailek</text:span> mezőben email címekre, szolgáltatókra korlátozható a kupon. </text:p>
          <text:list text:style-name="List_20_1">
            <text:list-item>
              <text:p text:style-name="List_20_1_Content"> Ha nincs kitöltve bármilyen email címre felhasználható.</text:p>
            </text:list-item>
            <text:list-item>
              <text:p text:style-name="List_20_1_Content_Last"> Ha például: „*@gmail.com”, akkor az összes gmail-es email címmel felhasználható a kedvezmény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Publish</text:span> A változtatásokat mindig el kell menteni, hogy érvényesüljenek a webshopon.</text:p>
        </text:list-item>
      </text:list>
      <text:p text:style-name="Horizontal_20_Line"/>
      <text:p text:style-name="Text_20_body"><draw:frame draw:style-name="mediaright" draw:name="1" text:anchor-type="paragraph" draw:z-index="1" svg:width="15.875cm" svg:height="9.0969101123595cm"><draw:image xlink:href="Pictures/67ae8d3b1913fe770f426064a2054ce9.png" xlink:type="simple" xlink:show="embed" xlink:actuate="onLoad"/></draw:frame></text:p>
      <text:p text:style-name="Text_20_body"><text:span text:style-name="Strong_20_Emphasis">Usage limit</text:span> <text:span text:style-name="Emphasis">(Használati limitek)</text:span></text:p>
      <text:list text:style-name="List_20_1" text:continue-numbering="false">
        <text:list-item>
          <text:p text:style-name="LastListParagraph_List_20_1_Content_First"> <text:span text:style-name="Strong_20_Emphasis">Usage limit per coupon</text:span> <text:line-break/><text:span text:style-name="Emphasis">Felhasználási korlát</text:span> arra vonatkozóan, hogy hány rendelésben használható fel a kupon. Üresen hagyott mező esetén korlátlan megrendelésben felhasználható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imit usage to X items</text:span> <text:line-break/><text:span text:style-name="Emphasis">Felhasználás korlátozása X tételre</text:span> mező százalékos és termék kedvezmény esetén látható. A megadott minimum termék mennyiség fölött lehet érvényesíteni a kedvezményt. Ha üres marad nincs limi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Usage limit per user</text:span> <text:line-break/><text:span text:style-name="Emphasis">Felhasználási korlát felhasználónként</text:span> mezőben megadható hogy a bejelentkezett felhasználó a kupont hány megrendeléshez használhatja fel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_connector:beallitas:woocommerce_szolgaltatasok" text:style-name="Internet_20_link" text:visited-style-name="Visited_20_Internet_20_Link">WooCommerce beállítás: Szolgáltatások</text:a></text:p>
        </text:list-item>
        <text:list-item>
          <text:p text:style-name="List_20_1_Content"> <text:a xlink:type="simple" xlink:href="https://doc.evir.hu/doku.php/evir:woocommerce:altalanos" text:style-name="Internet_20_link" text:visited-style-name="Visited_20_Internet_20_Link">WooCommerce</text:a></text:p>
        </text:list-item>
        <text:list-item>
          <text:p text:style-name="List_20_1_Content"> <text:a xlink:type="simple" xlink:href="https://doc.evir.hu/doku.php/evir:woocommerce:rendeles_szallitasi_mod" text:style-name="Internet_20_link" text:visited-style-name="Visited_20_Internet_20_Link">Rendelés szállítási mód beállítása a WooCommerce felületen</text:a></text:p>
        </text:list-item>
        <text:list-item>
          <text:p text:style-name="List_20_1_Content"> <text:a xlink:type="simple" xlink:href="https://doc.evir.hu/doku.php/evir:woocommerce:adoszamitas_beallitasok" text:style-name="Internet_20_link" text:visited-style-name="Visited_20_Internet_20_Link">Adó számítás beállítása a WooCommerce felületen</text:a></text:p>
        </text:list-item>
        <text:list-item>
          <text:p text:style-name="List_20_1_Content"> <text:a xlink:type="simple" xlink:href="https://doc.evir.hu/doku.php/evir:woocommerce:telepites" text:style-name="Internet_20_link" text:visited-style-name="Visited_20_Internet_20_Link">WooCommerce telepítés / beállítás</text:a></text:p>
        </text:list-item>
        <text:list-item>
          <text:p text:style-name="List_20_1_Content"> <text:a xlink:type="simple" xlink:href="https://doc.evir.hu/doku.php/evir:webshop_connector:kulso_webshop" text:style-name="Internet_20_link" text:visited-style-name="Visited_20_Internet_20_Link">Külső webshop üzemeltetése</text:a></text:p>
        </text:list-item>
        <text:list-item>
          <text:p text:style-name="List_20_1_Content_Last"> <text:a xlink:type="simple" xlink:href="https://doc.evir.hu/doku.php/evir:webshop_connector:webshop_torzsadatok_beallitasai" text:style-name="Internet_20_link" text:visited-style-name="Visited_20_Internet_20_Link">Webshophoz tartozó törzsadatok, beállítás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8:27</meta:creation-date>
    <dc:creator>Generated</dc:creator>
    <dc:date>2026-08-30T19::48:27</dc:date>
    <dc:language>en-US</dc:language>
    <meta:editing-cycles>1</meta:editing-cycles>
    <meta:editing-duration>PT0S</meta:editing-duration>
    <dc:title>evir:woocommerce:woocommerce_kedvezmeny_korlatozo</dc:title>
  </office:meta>
</office:document-meta>
</file>