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3dd694e684452afa184afc303ebf7f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c:mpl"/><text:bookmark-start text:name="__RefHeading___szallitmanykezeles_1"/><text:bookmark-start text:name="szallitmanykezeles"/>Szállítmánykezelés<text:bookmark-end text:name="__RefHeading___szallitmanykezeles_1"/><text:bookmark-end text:name="szallitmanykezeles"/></text:h>
      <text:p text:style-name="Text_20_body"><text:a xlink:type="simple" xlink:href="https://devportal.posta.hu/api/7#/Shipment/post_shipments" text:style-name="Internet_20_link" text:visited-style-name="Visited_20_Internet_20_Link">https://devportal.posta.hu/api/7#/Shipment/post_shipments</text:a><text:line-break/>
<text:a xlink:type="simple" xlink:href="https://devportal.posta.hu/sites/default/files/2021-10/MPLAPI_technikai_leiras_v23.pdf" text:style-name="Internet_20_link" text:visited-style-name="Visited_20_Internet_20_Link">https://devportal.posta.hu/sites/default/files/2021-10/MPLAPI_technikai_leiras_v23.pdf</text:a><text:line-break/>
<text:a xlink:type="simple" xlink:href="https://devportal.posta.hu/dokumentacio" text:style-name="Internet_20_link" text:visited-style-name="Visited_20_Internet_20_Link">https://devportal.posta.hu/dokumentacio</text:a><text:line-break/></text:p>
      <text:h text:style-name="Heading_20_2" text:outline-level="2"><text:bookmark-start text:name="__RefHeading___folyamata_2"/><text:bookmark-start text:name="folyamata"/>Folyamata<text:bookmark-end text:name="__RefHeading___folyamata_2"/><text:bookmark-end text:name="folyamata"/></text:h>
      <text:h text:style-name="Heading_20_3" text:outline-level="3"><text:bookmark-start text:name="__RefHeading___napi_folyamat_3"/><text:bookmark-start text:name="napi_folyamat"/>Napi folyamat<text:bookmark-end text:name="__RefHeading___napi_folyamat_3"/><text:bookmark-end text:name="napi_folyamat"/></text:h>
      <text:p text:style-name="Text_20_body"><draw:frame draw:style-name="mediacenter" draw:name="0" text:anchor-type="paragraph" draw:z-index="0" svg:width="15.875cm" svg:height="15.169444444444cm"><draw:image xlink:href="Pictures/73dd694e684452afa184afc303ebf7f0.png" xlink:type="simple" xlink:show="embed" xlink:actuate="onLoad"/></draw:frame></text:p>
      <text:h text:style-name="Heading_20_4" text:outline-level="4"><text:bookmark-start text:name="__RefHeading___csomagfeladas_folyamata_4"/><text:bookmark-start text:name="csomagfeladas_folyamata"/>Csomagfeladás folyamata<text:bookmark-end text:name="__RefHeading___csomagfeladas_folyamata_4"/><text:bookmark-end text:name="csomagfeladas_folyamata"/></text:h>
      <text:p text:style-name="Text_20_body">Függetlenül attól, hogy belföldi és/vagy nemzetközi csomagokat adnak fel, a csomagok adatainak
beküldése végén ún. zárást kell végrehajtani. Enélkül a csomagok nem adhatók fel. A csomagadatok
beküldhetők egyesével szekvenciálisan, egy kérésben több csomag egyszerre, illetve nagyobb
mennyiség esetén párhuzamosan is. Ez utóbbi esetben 5 szálnál többet ne használjanak a beküldés
során. </text:p>
      <text:h text:style-name="Heading_20_4" text:outline-level="4"><text:bookmark-start text:name="__RefHeading___evirben_toerteno_folyamat_form-rol_5"/><text:bookmark-start text:name="evirben_toerteno_folyamat_form-rol"/>eVIRben történő folyamat form-ról<text:bookmark-end text:name="__RefHeading___evirben_toerteno_folyamat_form-rol_5"/><text:bookmark-end text:name="evirben_toerteno_folyamat_form-rol"/></text:h>
      <text:list text:style-name="List_20_1" text:continue-numbering="false">
        <text:list-item>
          <text:p text:style-name="List_20_1_Content_First"> Szállítámy létrehozása</text:p>
          <text:list text:style-name="List_20_1">
            <text:list-item>
              <text:p text:style-name="List_20_1_Content"> Sikeres küldés esetén:</text:p>
              <text:list text:style-name="List_20_1">
                <text:list-item>
                  <text:p text:style-name="List_20_1_Content"> Warningok kiírása a képernyőre</text:p>
                </text:list-item>
                <text:list-item>
                  <text:p text:style-name="List_20_1_Content"> Küldeményazonosító(TrackingNumber) lementése.</text:p>
                </text:list-item>
                <text:list-item>
                  <text:p text:style-name="List_20_1_Content"> TrackingNumberrel rendelkező, nem lezárt csomagok módosítása</text:p>
                  <text:list text:style-name="List_20_1">
                    <text:list-item>
                      <text:p text:style-name="List_20_1_Content"> Apin keresztül kitöröljük a régit, és újként felvesszük.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Véglegesítés</text:p>
          <text:list text:style-name="List_20_1">
            <text:list-item>
              <text:p text:style-name="List_20_1_Content"> Összes függőben lévő szállítmány lezárása</text:p>
            </text:list-item>
            <text:list-item>
              <text:p text:style-name="List_20_1_Content"> Felvétel után közvetlenül lezárjuk</text:p>
              <text:list text:style-name="List_20_1">
                <text:list-item>
                  <text:p text:style-name="List_20_1_Content_Last"> Ekkor a címiratot visszaadjuk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keresek_6"/><text:bookmark-start text:name="keresek"/>Kérések<text:bookmark-end text:name="__RefHeading___keresek_6"/><text:bookmark-end text:name="keresek"/></text:h>
      <text:h text:style-name="Heading_20_3" text:outline-level="3"><text:bookmark-start text:name="__RefHeading___csomagadatok_bekueldese_belfoeld_7"/><text:bookmark-start text:name="csomagadatok_bekueldese_belfoeld"/>Csomagadatok beküldése (belföld)<text:bookmark-end text:name="__RefHeading___csomagadatok_bekueldese_belfoeld_7"/><text:bookmark-end text:name="csomagadatok_bekueldese_belfoeld"/></text:h>
      <text:h text:style-name="Heading_20_4" text:outline-level="4"><text:bookmark-start text:name="__RefHeading___cimzett_adatai_8"/><text:bookmark-start text:name="cimzett_adatai"/>Címzett adatai<text:bookmark-end text:name="__RefHeading___cimzett_adatai_8"/><text:bookmark-end text:name="cimzett_adatai"/></text:h>
      <text:list text:style-name="List_20_1" text:continue-numbering="false">
        <text:list-item>
          <text:p text:style-name="List_20_1_Content_First"> Címzett neve (kötelező)</text:p>
        </text:list-item>
        <text:list-item>
          <text:p text:style-name="List_20_1_Content"> Irányítószám (kötelező)</text:p>
        </text:list-item>
        <text:list-item>
          <text:p text:style-name="List_20_1_Content"> Település (kötelező)</text:p>
        </text:list-item>
        <text:list-item>
          <text:p text:style-name="List_20_1_Content"> Címe (Kötelező, egy mezőbe irandó):</text:p>
          <text:list text:style-name="List_20_1">
            <text:list-item>
              <text:p text:style-name="List_20_1_Content"> Közterület neve </text:p>
            </text:list-item>
            <text:list-item>
              <text:p text:style-name="List_20_1_Content"> Közterület jellege</text:p>
            </text:list-item>
            <text:list-item>
              <text:p text:style-name="List_20_1_Content"> Házszám</text:p>
            </text:list-item>
          </text:list>
        </text:list-item>
        <text:list-item>
          <text:p text:style-name="List_20_1_Content"> Ügyféladat 1 (opcionális): szabadon megadható információ</text:p>
        </text:list-item>
        <text:list-item>
          <text:p text:style-name="List_20_1_Content"> Ügyféladat 2 (opcionális): szabadon megadható információ</text:p>
        </text:list-item>
        <text:list-item>
          <text:p text:style-name="List_20_1_Content_Last"> Kézbesítés módja (kötelező választani) alapértelmezetten: Házhoz kézbesítés.</text:p>
        </text:list-item>
      </text:list>
      <text:list text:style-name="List_20_1" text:continue-numbering="false">
        <text:list-item>
          <text:p text:style-name="List_20_1_Content_First"> Amennyiben a választás: <text:span text:style-name="Strong_20_Emphasis">Házhoz kézbesítés</text:span></text:p>
          <text:list text:style-name="List_20_1">
            <text:list-item>
              <text:p text:style-name="List_20_1_Content"> Megjegyzés (opcionális)</text:p>
            </text:list-item>
            <text:list-item>
              <text:p text:style-name="List_20_1_Content"> Email cím (opcionális): a címzett e-mailben történő értesítéséhez nélkülözhetetlen</text:p>
            </text:list-item>
            <text:list-item>
              <text:p text:style-name="List_20_1_Content_Last"> Telefonszám (opcionális) : a címzett SMS-ben történő értesítéséhez nélkülözhetetlen</text:p>
            </text:list-item>
          </text:list>
        </text:list-item>
      </text:list>
      <text:list text:style-name="List_20_1" text:continue-numbering="false">
        <text:list-item>
          <text:p text:style-name="List_20_1_Content_First"> Amennyiben a választás: <text:span text:style-name="Strong_20_Emphasis">PostaPonti kézbesítés</text:span></text:p>
          <text:list text:style-name="List_20_1">
            <text:list-item>
              <text:p text:style-name="List_20_1_Content"> Postapont neve (kötelező)</text:p>
            </text:list-item>
            <text:list-item>
              <text:p text:style-name="List_20_1_Content"> Megjegyzés (opcionális)</text:p>
            </text:list-item>
            <text:list-item>
              <text:p text:style-name="List_20_1_Content"> Email cím (kötelező) e-mail cím és címzett telefonszám közül az egyik kitöltése kötelező. A címzett e-mailben történő értesítéséhez nélkülözhetetlen.</text:p>
            </text:list-item>
            <text:list-item>
              <text:p text:style-name="List_20_1_Content_Last"> Telefonszám (opcionális) e-mail cím és címzett telefonszám közül az egyik kitöltése kötelező. A címzett SMS-ben történő értesítéséhez nélkülözhetetlen.</text:p>
            </text:list-item>
          </text:list>
        </text:list-item>
      </text:list>
      <text:list text:style-name="List_20_1" text:continue-numbering="false">
        <text:list-item>
          <text:p text:style-name="List_20_1_Content_First">  Amennyiben a választás: ** Postán maradó**</text:p>
          <text:list text:style-name="List_20_1">
            <text:list-item>
              <text:p text:style-name="List_20_1_Content"> Postapont neve (kötelező):</text:p>
            </text:list-item>
            <text:list-item>
              <text:p text:style-name="List_20_1_Content"> Megjegyzés (opcionális)</text:p>
            </text:list-item>
            <text:list-item>
              <text:p text:style-name="List_20_1_Content"> Email cím (kötelező) e-mail cím és címzett telefonszám közül az egyik kitöltése kötelező. A címzett e-mailben történő értesítéséhez nélkülözhetetlen.</text:p>
            </text:list-item>
            <text:list-item>
              <text:p text:style-name="List_20_1_Content_Last"> Telefonszám (opcionális) e-mail cím és címzett telefonszám közül az egyik kitöltése kötelező. A címzett SMS-ben történő értesítéséhez nélkülözhetetlen.</text:p>
            </text:list-item>
          </text:list>
        </text:list-item>
      </text:list>
      <text:list text:style-name="List_20_1" text:continue-numbering="false">
        <text:list-item>
          <text:p text:style-name="List_20_1_Content_First"> Amennyiben a választás: <text:span text:style-name="Strong_20_Emphasis">Csomagautomata</text:span></text:p>
          <text:list text:style-name="List_20_1">
            <text:list-item>
              <text:p text:style-name="List_20_1_Content"> Csomagautomata (kötelező)</text:p>
            </text:list-item>
            <text:list-item>
              <text:p text:style-name="List_20_1_Content"> Megjegyzés (opcionális)</text:p>
            </text:list-item>
            <text:list-item>
              <text:p text:style-name="List_20_1_Content"> Email cím (kötelező): A címzett e-mail-ben történő értesítéséhez nélkülözhetetlen.</text:p>
            </text:list-item>
            <text:list-item>
              <text:p text:style-name="List_20_1_Content_Last"> Telefonszám (kötelező): A címzett SMS-ben történő értesítéséhez nélkülözhetetlen.</text:p>
            </text:list-item>
          </text:list>
        </text:list-item>
      </text:list>
      <text:h text:style-name="Heading_20_4" text:outline-level="4"><text:bookmark-start text:name="__RefHeading___kueldemeny_adatok_9"/><text:bookmark-start text:name="kueldemeny_adatok"/>Küldemény adatok<text:bookmark-end text:name="__RefHeading___kueldemeny_adatok_9"/><text:bookmark-end text:name="kueldemeny_adatok"/></text:h>
      <text:list text:style-name="List_20_1" text:continue-numbering="false">
        <text:list-item>
          <text:p text:style-name="List_20_1_Content_First"> Tömeg (kötelező): a kézbesítendő csomag tömegét kell megadni grammban. (Ha a megadott érték meghaladja a kézbesítés mód és a megállapodás által meghatározott maximum értéket, nem engedjük elküldeni.)</text:p>
        </text:list-item>
        <text:list-item>
          <text:p text:style-name="List_20_1_Content"> Méret (opcionális, Csomagautomata kézbesítési mód esetén kötelező): S Kicsi (31x7x25 cm) , M Közepes (50x16x31 cm) , L Nagy (50x35x31 cm)</text:p>
        </text:list-item>
        <text:list-item>
          <text:p text:style-name="List_20_1_Content"> Értéknyilvánítás (opcionális):  kitöltése az értéknyilvánítás többletszolgáltatás igénybevételét jelenti.</text:p>
        </text:list-item>
        <text:list-item>
          <text:p text:style-name="List_20_1_Content"> Árufizetés (opcionális): kitöltése az árufizetés (utánvétel) többletszolgáltatás igénybevételét jelenti</text:p>
        </text:list-item>
        <text:list-item>
          <text:p text:style-name="List_20_1_Content"> (Szállítási díj hozzáadása: a jelölő négyzettel határozható meg, hogy az árufizetés (utánvétel) összege tartalmazza-e a szállítási díjat. )</text:p>
          <text:list text:style-name="List_20_1">
            <text:list-item>
              <text:p text:style-name="List_20_1_Content"> <text:span text:style-name="Emphasis">Megj: ilyet nem találtam az apiban</text:span></text:p>
            </text:list-item>
          </text:list>
        </text:list-item>
        <text:list-item>
          <text:p text:style-name="List_20_1_Content"> Őrzési idő: „<text:span text:style-name="Strong_20_Emphasis">Házhoz kézbesítés</text:span>” kézbesítési mód esetén 0-5-10 érték választható, alapértelmezetten 10 nap. Sikertelen kézbesítést követően ennyi ideig vehető át a csomag a postán. „<text:span text:style-name="Strong_20_Emphasis">Postán maradó</text:span>”, „<text:span text:style-name="Strong_20_Emphasis">PostaPonti kézbesítés</text:span>” és „<text:span text:style-name="Strong_20_Emphasis">Csomagautomata</text:span>” kézbesítési mód esetén 5-10 nap választható, alapértelmezetten 10 nap.</text:p>
        </text:list-item>
        <text:list-item>
          <text:p text:style-name="List_20_1_Content"> Fix kézbesítés dátuma (opcionális): a többletszolgáltatással a feladó meghatározhatja azt a fix napot, melyen a küldemény első kézbesítését megkísérli a Posta. A meghatározott nap legkorábban a feladást követő második, míg a legkésőbbi a tizedik munkanap lehet. </text:p>
        </text:list-item>
        <text:list-item>
          <text:p text:style-name="List_20_1_Content"> Időablak (opcionális): értéke „Házhoz kézbesítés” kézbesítési mód esetén választható, választása az időablak többletszolgáltatás igénybevételét jelenti.</text:p>
        </text:list-item>
        <text:list-item>
          <text:p text:style-name="List_20_1_Content"> Többletszolgáltatások (Csomagtípusonként váltózó mi vehető igénybe, lásd lentebb):</text:p>
          <text:list text:style-name="List_20_1">
            <text:list-item>
              <text:p text:style-name="List_20_1_Content">  Garantált 1 munkanap / 1 munkanapos átfutási idő</text:p>
            </text:list-item>
            <text:list-item>
              <text:p text:style-name="List_20_1_Content">  Tértivevény: bármilyen csomagra igényelhető.</text:p>
            </text:list-item>
            <text:list-item>
              <text:p text:style-name="List_20_1_Content"> Saját kezébe: bármilyen csomagra igényelhető. Kizárja az alkalmi átvevő többletszolgáltatást.</text:p>
            </text:list-item>
            <text:list-item>
              <text:p text:style-name="List_20_1_Content"> Terjedelmes: Amennyiben a küldemény valamelyik mérete meghaladja a 100 cm-t vagy az összméret (hosszúság + szélesség + magasság) meghaladja a 180 cm-t, automatikusan kiválasztásra kerül a terjedelmes többletszolgáltatás.</text:p>
            </text:list-item>
            <text:list-item>
              <text:p text:style-name="List_20_1_Content"> Időablak: kizárja a szombati kézbesítés többletszolgáltatást. Használata együtt jár az 1 munkanapos időgarancia igénybevételével.</text:p>
            </text:list-item>
            <text:list-item>
              <text:p text:style-name="List_20_1_Content">  Alkalmi átvevő: kizárja a saját kezébe többletszolgáltatást.</text:p>
            </text:list-item>
            <text:list-item>
              <text:p text:style-name="List_20_1_Content">  Szombati kézbesítés: kizárja az időablakos és a fix napi kézbesítést.</text:p>
            </text:list-item>
            <text:list-item>
              <text:p text:style-name="List_20_1_Content">  Törékeny kezelés: bármilyen csomagra igényelhető.</text:p>
            </text:list-item>
            <text:list-item>
              <text:p text:style-name="List_20_1_Content">  Címzett fizet</text:p>
            </text:list-item>
            <text:list-item>
              <text:p text:style-name="List_20_1_Content_Last">  Mérgek, halotti hamvak: különleges tartalom, halotti hamvak és mérgező anyagok szállítása, ÁSZF-ben meghatározott esetekben.</text:p>
            </text:list-item>
          </text:list>
        </text:list-item>
      </text:list>
      <text:h text:style-name="Heading_20_4" text:outline-level="4"><text:bookmark-start text:name="__RefHeading___mpl_posta_csomag_10"/><text:bookmark-start text:name="mpl_posta_csomag"/>MPL Posta Csomag<text:bookmark-end text:name="__RefHeading___mpl_posta_csomag_10"/><text:bookmark-end text:name="mpl_posta_csomag"/></text:h>
      <text:list text:style-name="List_20_1" text:continue-numbering="false">
        <text:list-item>
          <text:p text:style-name="List_20_1_Content_First"> Tömeghatár: 20 Kg</text:p>
        </text:list-item>
        <text:list-item>
          <text:p text:style-name="List_20_1_Content"> Mérethatár:</text:p>
          <text:list text:style-name="List_20_1">
            <text:list-item>
              <text:p text:style-name="List_20_1_Content"> legkisebb: 120×175 mm</text:p>
            </text:list-item>
            <text:list-item>
              <text:p text:style-name="List_20_1_Content"> legnagyobb: </text:p>
              <text:list text:style-name="List_20_1">
                <text:list-item>
                  <text:p text:style-name="List_20_1_Content"> hosszúság 2 400 mm</text:p>
                </text:list-item>
                <text:list-item>
                  <text:p text:style-name="List_20_1_Content"> összmérete: 3 000 mm</text:p>
                </text:list-item>
              </text:list>
            </text:list-item>
          </text:list>
        </text:list-item>
        <text:list-item>
          <text:p text:style-name="List_20_1_Content"> Jellemző átfutási idő (munkanap): 2</text:p>
        </text:list-item>
        <text:list-item>
          <text:p text:style-name="List_20_1_Content"> Időgarancia (munkanap): nincs</text:p>
        </text:list-item>
        <text:list-item>
          <text:p text:style-name="List_20_1_Content"> Választható többletszolgáltatások:</text:p>
          <text:list text:style-name="List_20_1">
            <text:list-item>
              <text:p text:style-name="List_20_1_Content"> Értéknyilvánítás</text:p>
            </text:list-item>
            <text:list-item>
              <text:p text:style-name="List_20_1_Content"> Terjedelmes</text:p>
            </text:list-item>
            <text:list-item>
              <text:p text:style-name="List_20_1_Content"> Tértivevény</text:p>
            </text:list-item>
            <text:list-item>
              <text:p text:style-name="List_20_1_Content_Last"> Törékeny</text:p>
            </text:list-item>
          </text:list>
        </text:list-item>
      </text:list>
      <text:h text:style-name="Heading_20_4" text:outline-level="4"><text:bookmark-start text:name="__RefHeading___mpl_uezleti_csomag_11"/><text:bookmark-start text:name="mpl_uezleti_csomag"/>MPL Üzleti Csomag<text:bookmark-end text:name="__RefHeading___mpl_uezleti_csomag_11"/><text:bookmark-end text:name="mpl_uezleti_csomag"/></text:h>
      <text:list text:style-name="List_20_1" text:continue-numbering="false">
        <text:list-item>
          <text:p text:style-name="List_20_1_Content_First"> Tömeghatár: </text:p>
          <text:list text:style-name="List_20_1">
            <text:list-item>
              <text:p text:style-name="List_20_1_Content"> max 40 kg</text:p>
            </text:list-item>
            <text:list-item>
              <text:p text:style-name="List_20_1_Content"> Postán maradóként: max 30 kg</text:p>
            </text:list-item>
            <text:list-item>
              <text:p text:style-name="List_20_1_Content"> Csomagautomatára és PostaPontra címezve: max 20 kg</text:p>
            </text:list-item>
          </text:list>
        </text:list-item>
        <text:list-item>
          <text:p text:style-name="List_20_1_Content"> Mérethatár:</text:p>
          <text:list text:style-name="List_20_1">
            <text:list-item>
              <text:p text:style-name="List_20_1_Content"> legkisebb: 120×175 mm</text:p>
            </text:list-item>
            <text:list-item>
              <text:p text:style-name="List_20_1_Content"> legnagyobb: </text:p>
              <text:list text:style-name="List_20_1">
                <text:list-item>
                  <text:p text:style-name="List_20_1_Content"> hosszúság 2 400 mm</text:p>
                </text:list-item>
                <text:list-item>
                  <text:p text:style-name="List_20_1_Content"> összmérete: 3 000 mm</text:p>
                </text:list-item>
              </text:list>
            </text:list-item>
          </text:list>
        </text:list-item>
        <text:list-item>
          <text:p text:style-name="List_20_1_Content"> Jellemző átfutási idő (munkanap): 1</text:p>
        </text:list-item>
        <text:list-item>
          <text:p text:style-name="List_20_1_Content"> Időgarancia (munkanap): 1 (többletszolgáltatásként igénybe vehető)</text:p>
        </text:list-item>
        <text:list-item>
          <text:p text:style-name="List_20_1_Content"> Választható többletszolgáltatások:</text:p>
          <text:list text:style-name="List_20_1">
            <text:list-item>
              <text:p text:style-name="List_20_1_Content_Last"> Összes kivéve: Kézbesítési igazolás</text:p>
            </text:list-item>
          </text:list>
        </text:list-item>
      </text:list>
      <text:p text:style-name="Horizontal_20_Line"/>
      <text:h text:style-name="Heading_20_3" text:outline-level="3"><text:bookmark-start text:name="__RefHeading___csomagok_lekerese_12"/><text:bookmark-start text:name="csomagok_lekerese"/>Csomagok lekérése<text:bookmark-end text:name="__RefHeading___csomagok_lekerese_12"/><text:bookmark-end text:name="csomagok_lekerese"/></text:h>
      <text:p text:style-name="Text_20_body">Visszaadja, hogy az adott ügyfél milyen csomagjairól mit tud opcionálisan csak a megadott időpontok között és megadott darabszámig.</text:p>
      <text:p text:style-name="Text_20_body">Az <text:span text:style-name="Source_20_Text">MPL függőben lévő szállítmányok listájánál</text:span> használjuk, paraméterezés nélkül. Ekkor az összes függőben lévő szállítmányt visszakapjuk. A lezártakat nem lehet lekérni újból, csak a címiratát.</text:p>
      <text:h text:style-name="Heading_20_4" text:outline-level="4"><text:bookmark-start text:name="__RefHeading___parameterek_13"/><text:bookmark-start text:name="parameterek"/>Paraméterek<text:bookmark-end text:name="__RefHeading___parameterek_13"/><text:bookmark-end text:name="parameterek"/></text:h>
      <text:list text:style-name="List_20_1" text:continue-numbering="false">
        <text:list-item>
          <text:p text:style-name="List_20_1_Content_First"> fromDate</text:p>
        </text:list-item>
        <text:list-item>
          <text:p text:style-name="List_20_1_Content"> Mettől szűrjön a lekérdezés. / Filter the query from.</text:p>
          <text:list text:style-name="List_20_1">
            <text:list-item>
              <text:p text:style-name="List_20_1_Content"> string</text:p>
            </text:list-item>
            <text:list-item>
              <text:p text:style-name="List_20_1_Content_Last"> (query)</text:p>
            </text:list-item>
          </text:list>
        </text:list-item>
      </text:list>
      <text:list text:style-name="List_20_1" text:continue-numbering="false">
        <text:list-item>
          <text:p text:style-name="List_20_1_Content_First"> toDate</text:p>
        </text:list-item>
        <text:list-item>
          <text:p text:style-name="List_20_1_Content"> Meddig szűrjön a lekérdezés. / Filter the query to.</text:p>
          <text:list text:style-name="List_20_1">
            <text:list-item>
              <text:p text:style-name="List_20_1_Content"> string</text:p>
            </text:list-item>
            <text:list-item>
              <text:p text:style-name="List_20_1_Content_Last"> (query)</text:p>
            </text:list-item>
          </text:list>
        </text:list-item>
      </text:list>
      <text:list text:style-name="List_20_1" text:continue-numbering="false">
        <text:list-item>
          <text:p text:style-name="List_20_1_Content_First"> trackingNumbers</text:p>
        </text:list-item>
        <text:list-item>
          <text:p text:style-name="List_20_1_Content"> A kiválasztott postai azonosítók (ragszámok) / Selected postal IDs</text:p>
          <text:list text:style-name="List_20_1">
            <text:list-item>
              <text:p text:style-name="List_20_1_Content"> array[string]</text:p>
            </text:list-item>
            <text:list-item>
              <text:p text:style-name="List_20_1_Content_Last"> (query)</text:p>
            </text:list-item>
          </text:list>
        </text:list-item>
      </text:list>
      <text:list text:style-name="List_20_1" text:continue-numbering="false">
        <text:list-item>
          <text:p text:style-name="List_20_1_Content_First"> tag</text:p>
        </text:list-item>
        <text:list-item>
          <text:p text:style-name="List_20_1_Content"> Küldemény cimkéje / Mail item label</text:p>
          <text:list text:style-name="List_20_1">
            <text:list-item>
              <text:p text:style-name="List_20_1_Content"> string</text:p>
            </text:list-item>
            <text:list-item>
              <text:p text:style-name="List_20_1_Content_Last"> (query)</text:p>
            </text:list-item>
          </text:list>
        </text:list-item>
      </text:list>
      <text:p text:style-name="Horizontal_20_Line"/>
      <text:h text:style-name="Heading_20_3" text:outline-level="3"><text:bookmark-start text:name="__RefHeading___csomag_toerlese_14"/><text:bookmark-start text:name="csomag_toerlese"/>Csomag törlése<text:bookmark-end text:name="__RefHeading___csomag_toerlese_14"/><text:bookmark-end text:name="csomag_toerlese"/></text:h>
      <text:p text:style-name="Text_20_body">Ragszám szerinti tétel törlése</text:p>
      <text:p text:style-name="Text_20_body">Egyelőre csomagot csak módosításkor törlünk, külön nem. </text:p>
      <text:h text:style-name="Heading_20_4" text:outline-level="4"><text:bookmark-start text:name="__RefHeading___parameterek_15"/><text:bookmark-start text:name="parameterek1"/>Paraméterek<text:bookmark-end text:name="__RefHeading___parameterek_15"/><text:bookmark-end text:name="parameterek1"/></text:h>
      <text:p text:style-name="Text_20_body">TrackingNumber</text:p>
      <text:p text:style-name="Horizontal_20_Line"/>
      <text:h text:style-name="Heading_20_3" text:outline-level="3"><text:bookmark-start text:name="__RefHeading___csomag_veglegesitese_lezaras_16"/><text:bookmark-start text:name="csomag_veglegesitese_lezaras"/>Csomag Véglegesítése (lezárás)<text:bookmark-end text:name="__RefHeading___csomag_veglegesitese_lezaras_16"/><text:bookmark-end text:name="csomag_veglegesitese_lezaras"/></text:h>
      <text:p text:style-name="Text_20_body">/shipments/close
Csomag feladásának lezárása, szállítólevél igénylése. </text:p>
      <text:p text:style-name="Text_20_body">A <text:span text:style-name="Source_20_Text">MPL függőben lévő szállítmányok listája</text:span> listában lévő <text:span text:style-name="Source_20_Text">Összes véglegesítése</text:span> linkkel az összes függőben lévő csomagot véglegesíteni tudjuk. Ha a lista egy elemére kattintunk, bejön a felvétel Form, ahol módosítani tudjuk a szállítmányt. </text:p>
      <text:h text:style-name="Heading_20_4" text:outline-level="4"><text:bookmark-start text:name="__RefHeading___parameterek_17"/><text:bookmark-start text:name="parameterek2"/>Paraméterek<text:bookmark-end text:name="__RefHeading___parameterek_17"/><text:bookmark-end text:name="parameterek2"/></text:h>
      <text:list text:style-name="List_20_1" text:continue-numbering="false">
        <text:list-item>
          <text:p text:style-name="List_20_1_Content_First"> fromDate</text:p>
        </text:list-item>
        <text:list-item>
          <text:p text:style-name="List_20_1_Content"> toDate</text:p>
        </text:list-item>
        <text:list-item>
          <text:p text:style-name="List_20_1_Content"> [trackingNumbers]</text:p>
        </text:list-item>
        <text:list-item>
          <text:p text:style-name="List_20_1_Content"> checkList</text:p>
        </text:list-item>
        <text:list-item>
          <text:p text:style-name="List_20_1_Content"> checkListWithPrice</text:p>
        </text:list-item>
        <text:list-item>
          <text:p text:style-name="List_20_1_Content_Last"> ta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4:21</meta:creation-date>
    <dc:creator>Generated</dc:creator>
    <dc:date>2026-08-30T19::44:21</dc:date>
    <dc:language>en-US</dc:language>
    <meta:editing-cycles>1</meta:editing-cycles>
    <meta:editing-duration>PT0S</meta:editing-duration>
    <dc:title>spec:mpl</dc:title>
  </office:meta>
</office:document-meta>
</file>